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inscription"/>Sous quel nom d’utilisateur souhaitez-vous jouer à BlogNomic ?
*
(Jetez un œil au jeu actuel pour avoir une idée des types de noms que les joueurs utilisent. Votre nom de joueur “doit comporter entre 4 et 30 caractères et ne peut inclure que les 26 lettres de l'alphabet latin, des chiffres, des traits de soulignement. , traits d'union, points et apostrophes” selon la règle 4.4.5 - notez que les espaces ne sont pas autorisés !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4::05:47</meta:creation-date>
    <dc:creator>Generated</dc:creator>
    <dc:date>2026-08-15T14::05:47</dc:date>
    <dc:language>en-US</dc:language>
    <meta:editing-cycles>1</meta:editing-cycles>
    <meta:editing-duration>PT0S</meta:editing-duration>
    <dc:title>wiki:inscription</dc:title>
  </office:meta>
</office:document-meta>
</file>